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Обычный" style:master-page-name="MP0" style:family="paragraph">
      <style:paragraph-properties fo:break-before="page" fo:text-align="center" style:line-height-at-least="0in"/>
    </style:style>
    <style:style style:name="T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background-color="#FFFFFF"/>
    </style:style>
    <style:style style:name="P3" style:parent-style-name="Обычный" style:family="paragraph">
      <style:paragraph-properties fo:text-align="center" style:line-height-at-least="0in"/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4" style:parent-style-name="Обычный" style:family="paragraph">
      <style:paragraph-properties fo:text-align="center" style:line-height-at-least="0in"/>
    </style:style>
    <style:style style:name="T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6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7" style:parent-style-name="Основнойшрифтабзаца" style:family="text">
      <style:text-properties style:font-name="Times New Roman" style:font-name-asian="Calibri" style:font-name-complex="Times New Roman" fo:font-style="italic" style:font-style-asian="italic" style:font-style-complex="italic" fo:font-size="10pt" style:font-size-asian="10pt" style:font-size-complex="10pt"/>
    </style:style>
    <style:style style:name="T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P9" style:parent-style-name="Обычный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 style:line-height-at-least="0in"/>
    </style:style>
    <style:style style:name="T1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1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 fo:language="en" fo:country="US"/>
    </style:style>
    <style:style style:name="T1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15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6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7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18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19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0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/>
    </style:style>
    <style:style style:name="T21" style:parent-style-name="Основнойшрифтабзаца" style:family="text">
      <style:text-properties style:font-name="Times New Roman" style:font-name-complex="Times New Roman" fo:font-style="italic" style:font-style-asian="italic" style:font-style-complex="italic" fo:font-size="10pt" style:font-size-asian="10pt" style:font-size-complex="10pt" fo:language="en" fo:country="US"/>
    </style:style>
    <style:style style:name="T22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3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4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T25" style:parent-style-name="Основнойшрифтабзаца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font-size="10pt" style:font-size-asian="10pt" style:font-size-complex="10pt" fo:background-color="#FFFFFF"/>
    </style:style>
    <style:style style:name="P26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27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28" style:parent-style-name="Standard" style:family="paragraph">
      <style:paragraph-properties fo:text-align="center" style:line-height-at-least="0in"/>
    </style:style>
    <style:style style:name="T29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30" style:parent-style-name="Основнойшрифтабзаца" style:family="text">
      <style:text-properties style:font-name="Times New Roman" style:font-name-complex="Times New Roman" fo:font-weight="bold" style:font-weight-asian="bold" style:font-weight-complex="bold" style:use-window-font-color="true"/>
    </style:style>
    <style:style style:name="P31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 fo:color="#FF0000"/>
    </style:style>
    <style:style style:name="P32" style:parent-style-name="Standard" style:family="paragraph">
      <style:paragraph-properties fo:text-align="center" style:line-height-at-least="0in"/>
      <style:text-properties style:font-name="Times New Roman" style:font-name-complex="Times New Roman"/>
    </style:style>
    <style:style style:name="P33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34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35" style:parent-style-name="Standard" style:family="paragraph">
      <style:paragraph-properties style:line-height-at-least="0in"/>
      <style:text-properties style:font-name="Times New Roman" style:font-name-complex="Times New Roman" fo:font-weight="bold" style:font-weight-asian="bold" style:font-weight-complex="bold"/>
    </style:style>
    <style:style style:name="P36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37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38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39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40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41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42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43" style:parent-style-name="Standard" style:family="paragraph">
      <style:paragraph-properties fo:text-align="justify" style:line-height-at-least="0in"/>
    </style:style>
    <style:style style:name="T44" style:parent-style-name="Основнойшрифтабзаца" style:family="text">
      <style:text-properties style:font-name="Times New Roman" style:font-name-complex="Times New Roman"/>
    </style:style>
    <style:style style:name="T45" style:parent-style-name="Основнойшрифтабзаца" style:family="text">
      <style:text-properties style:font-name="Times New Roman" style:font-name-complex="Times New Roman"/>
    </style:style>
    <style:style style:name="T46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47" style:parent-style-name="Основнойшрифтабзаца" style:family="text">
      <style:text-properties style:font-name="Times New Roman" style:font-name-complex="Times New Roman"/>
    </style:style>
    <style:style style:name="P48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49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50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51" style:parent-style-name="Standard" style:family="paragraph">
      <style:paragraph-properties fo:text-align="justify" style:line-height-at-least="0in"/>
    </style:style>
    <style:style style:name="T52" style:parent-style-name="Основнойшрифтабзаца" style:family="text">
      <style:text-properties style:font-name="Times New Roman" style:font-name-complex="Times New Roman"/>
    </style:style>
    <style:style style:name="T53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54" style:parent-style-name="Основнойшрифтабзаца" style:family="text">
      <style:text-properties style:font-name="Times New Roman" style:font-name-complex="Times New Roman"/>
    </style:style>
    <style:style style:name="P55" style:parent-style-name="Standard" style:family="paragraph">
      <style:paragraph-properties fo:text-align="justify" style:line-height-at-least="0in"/>
    </style:style>
    <style:style style:name="T56" style:parent-style-name="Основнойшрифтабзаца" style:family="text">
      <style:text-properties style:font-name="Times New Roman" style:font-name-complex="Times New Roman"/>
    </style:style>
    <style:style style:name="T57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58" style:parent-style-name="Основнойшрифтабзаца" style:family="text">
      <style:text-properties style:font-name="Times New Roman" style:font-name-complex="Times New Roman"/>
    </style:style>
    <style:style style:name="P59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60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61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62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63" style:parent-style-name="Standard" style:family="paragraph">
      <style:paragraph-properties fo:text-align="justify" style:line-height-at-least="0in"/>
    </style:style>
    <style:style style:name="T64" style:parent-style-name="Основнойшрифтабзаца" style:family="text">
      <style:text-properties style:font-name="Times New Roman" style:font-name-complex="Times New Roman"/>
    </style:style>
    <style:style style:name="T65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66" style:parent-style-name="Основнойшрифтабзаца" style:family="text">
      <style:text-properties style:font-name="Times New Roman" style:font-name-complex="Times New Roman"/>
    </style:style>
    <style:style style:name="P67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68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69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0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1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2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3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74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75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6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7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78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79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80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1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2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3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84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5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6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7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8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89" style:parent-style-name="Standard" style:family="paragraph">
      <style:paragraph-properties fo:text-align="center" style:line-height-at-least="0in"/>
      <style:text-properties style:font-name="Times New Roman" style:font-name-complex="Times New Roman" fo:font-weight="bold" style:font-weight-asian="bold" style:font-weight-complex="bold"/>
    </style:style>
    <style:style style:name="P90" style:parent-style-name="Обычный" style:family="paragraph">
      <style:paragraph-properties fo:text-align="justify" style:line-height-at-least="0in">
        <style:tab-stops>
          <style:tab-stop style:type="left" style:position="2.7562in"/>
          <style:tab-stop style:type="left" style:position="5.2173in"/>
        </style:tab-stops>
      </style:paragraph-properties>
    </style:style>
    <style:style style:name="T91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92" style:parent-style-name="Основнойшрифтабзаца" style:family="text">
      <style:text-properties style:font-name="Times New Roman" style:font-name-complex="Times New Roman"/>
    </style:style>
    <style:style style:name="T93" style:parent-style-name="Основнойшрифтабзаца" style:family="text">
      <style:text-properties style:font-name="Times New Roman" style:font-name-complex="Times New Roman"/>
    </style:style>
    <style:style style:name="P94" style:parent-style-name="Обычный" style:family="paragraph">
      <style:paragraph-properties fo:text-align="justify" style:line-height-at-least="0in">
        <style:tab-stops>
          <style:tab-stop style:type="left" style:position="2.7562in"/>
          <style:tab-stop style:type="left" style:position="5.2173in"/>
        </style:tab-stops>
      </style:paragraph-properties>
    </style:style>
    <style:style style:name="T95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96" style:parent-style-name="Основнойшрифтабзаца" style:family="text">
      <style:text-properties style:font-name="Times New Roman" style:font-name-complex="Times New Roman"/>
    </style:style>
    <style:style style:name="T97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98" style:parent-style-name="Гиперссылка" style:family="text">
      <style:text-properties style:font-name="Times New Roman" style:font-name-complex="Times New Roman" fo:font-weight="bold" style:font-weight-asian="bold" style:font-weight-complex="bold"/>
    </style:style>
    <style:style style:name="P99" style:parent-style-name="Обычный" style:family="paragraph">
      <style:paragraph-properties fo:text-align="justify" style:line-height-at-least="0in">
        <style:tab-stops>
          <style:tab-stop style:type="left" style:position="2.7562in"/>
          <style:tab-stop style:type="left" style:position="5.2173in"/>
        </style:tab-stops>
      </style:paragraph-properties>
    </style:style>
    <style:style style:name="T100" style:parent-style-name="Основнойшрифтабзаца" style:family="text">
      <style:text-properties style:font-name="Times New Roman" style:font-name-complex="Times New Roman" fo:font-weight="bold" style:font-weight-asian="bold" style:font-weight-complex="bold"/>
    </style:style>
    <style:style style:name="T101" style:parent-style-name="Основнойшрифтабзаца" style:family="text">
      <style:text-properties style:font-name="Times New Roman" style:font-name-complex="Times New Roman"/>
    </style:style>
    <style:style style:name="T102" style:parent-style-name="Основнойшрифтабзаца" style:family="text">
      <style:text-properties style:font-name="Times New Roman" style:font-name-complex="Times New Roman"/>
    </style:style>
    <style:style style:name="T103" style:parent-style-name="Основнойшрифтабзаца" style:family="text">
      <style:text-properties style:font-name="Times New Roman" style:font-name-complex="Times New Roman"/>
    </style:style>
    <style:style style:name="P104" style:parent-style-name="Standard" style:family="paragraph">
      <style:paragraph-properties fo:text-align="center" style:line-height-at-least="0in"/>
      <style:text-properties style:font-name="Times New Roman" style:font-name-complex="Times New Roman"/>
    </style:style>
    <style:style style:name="P105" style:parent-style-name="Standard" style:family="paragraph">
      <style:paragraph-properties fo:text-align="center" style:line-height-at-least="0in"/>
      <style:text-properties style:font-name="Times New Roman" style:font-name-complex="Times New Roman"/>
    </style:style>
    <style:style style:name="P106" style:parent-style-name="Standard" style:family="paragraph">
      <style:paragraph-properties fo:text-align="center" style:line-height-at-least="0in"/>
      <style:text-properties style:font-name="Times New Roman" style:font-name-complex="Times New Roman"/>
    </style:style>
    <style:style style:name="P107" style:parent-style-name="Standard" style:family="paragraph">
      <style:paragraph-properties fo:text-align="center" style:line-height-at-least="0in"/>
      <style:text-properties style:font-name="Times New Roman" style:font-name-complex="Times New Roman"/>
    </style:style>
    <style:style style:name="P108" style:parent-style-name="Standard" style:family="paragraph">
      <style:paragraph-properties fo:text-align="justify" style:line-height-at-least="0in"/>
      <style:text-properties style:font-name="Times New Roman" style:font-name-complex="Times New Roman"/>
    </style:style>
    <style:style style:name="P109" style:parent-style-name="Standard" style:family="paragraph">
      <style:paragraph-properties style:line-height-at-least="0in"/>
      <style:text-properties style:font-name="Times New Roman" style:font-name-complex="Times New Roman"/>
    </style:style>
    <style:style style:name="P110" style:parent-style-name="Обычный" style:family="paragraph">
      <style:paragraph-properties style:line-height-at-least="0in"/>
      <style:text-properties style:font-name="Times New Roman" style:font-name-complex="Times New Roman"/>
    </style:style>
    <style:style style:name="P111" style:parent-style-name="Обычный" style:family="paragraph">
      <style:paragraph-properties style:line-height-at-least="0in"/>
      <style:text-properties style:font-name="Times New Roman" style:font-name-complex="Times New Roman"/>
    </style:style>
    <style:style style:name="P112" style:parent-style-name="Обычный" style:family="paragraph">
      <style:paragraph-properties style:line-height-at-least="0in"/>
    </style:style>
    <style:style style:name="T113" style:parent-style-name="Основнойшрифтабзаца" style:family="text">
      <style:text-properties style:font-name="Times New Roman" style:font-name-complex="Times New Roman"/>
    </style:style>
    <style:style style:name="T114" style:parent-style-name="Основнойшрифтабзаца" style:family="text">
      <style:text-properties style:font-name="Times New Roman" style:font-name-complex="Times New Roman" fo:language="en" fo:country="US"/>
    </style:style>
    <style:style style:name="P115" style:parent-style-name="Обычный" style:family="paragraph">
      <style:paragraph-properties style:line-height-at-least="0in"/>
    </style:style>
    <style:style style:name="T116" style:parent-style-name="Основнойшрифтабзаца" style:family="text">
      <style:text-properties style:font-name="Times New Roman" style:font-name-complex="Times New Roman" fo:language="en" fo:country="US"/>
    </style:style>
    <style:style style:name="T117" style:parent-style-name="Гиперссылка" style:family="text">
      <style:text-properties style:font-name="Times New Roman" style:font-name-complex="Times New Roman" fo:language="en" fo:country="US"/>
    </style:style>
    <style:style style:name="P118" style:parent-style-name="Standard" style:family="paragraph">
      <style:paragraph-properties fo:text-align="end"/>
      <style:text-properties fo:font-size="14pt" style:font-size-asian="14pt" style:font-size-complex="14pt" fo:language="en" fo:country="US"/>
    </style:style>
  </office:automatic-styles>
  <office:body>
    <office:text text:use-soft-page-breaks="true">
      <text:p text:style-name="P1"><text:bookmark-start text:name="_Hlk227853774"/><text:bookmark-start text:name="_Hlk234308720"/><text:bookmark-start text:name="_Hlk236471742"/><text:span text:style-name="T2">Общество с ограниченной ответственностью «Стоматология- Парус»</text:span></text:p>
      <text:p text:style-name="P3">Адрес местонахождения:<text:s/><text:bookmark-start text:name="_Hlk236476747"/>353445, Краснодарский край, г. Анапа, Анапское шоссе, д. 30, к. 2, помещ. 18.</text:p>
      <text:p text:style-name="P4"><text:bookmark-start text:name="_Hlk236476780"/><text:bookmark-end text:name="_Hlk236476747"/><text:span text:style-name="T5">ИНН<text:s/></text:span><text:bookmark-start text:name="_Hlk236476765"/><text:span text:style-name="T6">2301112985</text:span><text:bookmark-end text:name="_Hlk236476765"/><text:span text:style-name="T7"><text:s/></text:span><text:span text:style-name="T8">/ОГРН 1242300024009</text:span></text:p>
      <text:p text:style-name="P9"><text:bookmark-start text:name="_Hlk236476813"/><text:bookmark-end text:name="_Hlk236476780"/><text:span text:style-name="T10">Телефон: 8(988)330 66 68 /</text:span><text:span text:style-name="T11">e</text:span><text:span text:style-name="T12">-</text:span><text:span text:style-name="T13">mail</text:span><text:span text:style-name="T14">:<text:s/></text:span><text:bookmark-start text:name="_Hlk236474719"/><text:span text:style-name="T15">parus</text:span><text:span text:style-name="T16">-</text:span><text:span text:style-name="T17">stomat</text:span><text:span text:style-name="T18">@</text:span><text:span text:style-name="T19">yandex</text:span><text:span text:style-name="T20">.</text:span><text:span text:style-name="T21">ru</text:span><text:bookmark-end text:name="_Hlk236474719"/><text:span text:style-name="T22"><text:line-break/></text:span><text:bookmark-end text:name="_Hlk236476813"/><text:span text:style-name="T23">Лицензия на осуществление медицинской деятельности</text:span><text:span text:style-name="T24"><text:line-break/></text:span><text:bookmark-start text:name="_Hlk236476943"/><text:span text:style-name="T25">№ Л041-01126–2301666090 от «26» декабря 2024г.</text:span><text:bookmark-end text:name="_Hlk227853774"/><text:bookmark-end text:name="_Hlk234308720"/><text:bookmark-end text:name="_Hlk236476943"/></text:p>
      <text:p text:style-name="P26"><text:bookmark-end text:name="_Hlk236471742"/></text:p>
      <text:p text:style-name="P27">Правила приёма пациентов</text:p>
      <text:p text:style-name="P28"><text:span text:style-name="T29">в стоматологической<text:s/></text:span><text:span text:style-name="T30">клинике ООО «Стоматология-Парус»</text:span></text:p>
      <text:p text:style-name="P31"/>
      <text:p text:style-name="P32">Уважаемые пациенты!</text:p>
      <text:p text:style-name="P33"><text:s text:c="2"/>В нашей клинике мы придаём<text:s/>первостепенное значение вашему здоровью и ценим ваше время. Каждый приём спланирован с учётом необходимой продолжительности для качественного оказания стоматологических услуг.</text:p>
      <text:p text:style-name="P34">Для комфортного обслуживания всех пациентов и соблюдения графика приёмов просим вас ознакомиться с нашими правилами.</text:p>
      <text:p text:style-name="P35"/>
      <text:p text:style-name="P36">1. Предварительная запись</text:p>
      <text:p text:style-name="P37">1.1. Все приёмы осуществляются только по предварительной записи.</text:p>
      <text:p text:style-name="P38">Записаться можно:</text:p>
      <text:p text:style-name="P39">- по телефону: +7(988) 330-66-68;</text:p>
      <text:p text:style-name="P40">- при личном визите в регистратуру.</text:p>
      <text:p text:style-name="P41"/>
      <text:p text:style-name="P42">2. Время прибытия</text:p>
      <text:p text:style-name="P43"><text:span text:style-name="T44">2.1. Для<text:s/></text:span><text:span text:style-name="T45">первичных пациентов:<text:s/></text:span><text:span text:style-name="T46">просим прибыть за 15 минут до начала приёма</text:span><text:span text:style-name="T47"><text:s/>для оформления медицинской карты и подписания необходимых документов.</text:span></text:p>
      <text:p text:style-name="P48">2.2. Для повторных посещений: прибывайте точно к назначенному времени.</text:p>
      <text:p text:style-name="P49"/>
      <text:p text:style-name="P50">3. Опоздания</text:p>
      <text:p text:style-name="P51"><text:span text:style-name="T52">3.1.<text:s/></text:span><text:span text:style-name="T53">При опоздании до 15 минут</text:span><text:span text:style-name="T54"><text:s/>врач примет вас в пределах запланированного времени приёма.</text:span></text:p>
      <text:p text:style-name="P55"><text:span text:style-name="T56">3.2. При опоздании<text:s/></text:span><text:span text:style-name="T57">более чем на 15 минут</text:span><text:span text:style-name="T58"><text:s/>предлагается:</text:span></text:p>
      <text:p text:style-name="P59">- перенести визит на другое удобное для вас время;</text:p>
      <text:p text:style-name="P60">- занять свободное окно в графике (при наличии).</text:p>
      <text:p text:style-name="P61"/>
      <text:p text:style-name="P62">4. Отмена или перенос приёма</text:p>
      <text:p text:style-name="P63"><text:span text:style-name="T64">4.1. Просим уведомить клинику<text:s/></text:span><text:span text:style-name="T65">не менее чем за 24 часа до назначенного времени</text:span><text:span text:style-name="T66">, если вы не можете прийти на приём.</text:span></text:p>
      <text:p text:style-name="P67">4.2. Это позволит:</text:p>
      <text:p text:style-name="P68">- освободить время для других пациентов;</text:p>
      <text:p text:style-name="P69">- предложить вам альтернативную дату и время.</text:p>
      <text:p text:style-name="P70">4.3. Способ уведомления:</text:p>
      <text:p text:style-name="P71">- телефонный звонок;</text:p>
      <text:p text:style-name="P72">- личное обращение в регистратуру.</text:p>
      <text:p text:style-name="P73"/>
      <text:p text:style-name="P74">5. Документы для первичного приёма</text:p>
      <text:p text:style-name="P75">5.1. При первом посещении необходимо иметь при себе:</text:p>
      <text:p text:style-name="P76">- паспорт или иной документ, удостоверяющий личность;</text:p>
      <text:p text:style-name="P77">- результаты предыдущих обследований и снимки (если есть).</text:p>
      <text:p text:style-name="P78"/>
      <text:p text:style-name="P79">6.<text:s/>Особенности приёма</text:p>
      <text:p text:style-name="P80">6.1. Продолжительность приёма определяется индивидуально в зависимости от объёма планируемых манипуляций.</text:p>
      <text:p text:style-name="P81">6.2. В случае необходимости дополнительных процедур врач проинформирует вас и согласует новое время.</text:p>
      <text:p text:style-name="P82">6.3. Если вы испытываете острую боль, сообщите об этом при записи — мы постараемся организовать срочный приём.</text:p>
      <text:p text:style-name="P83">7. Обязанности клиники</text:p>
      <text:p text:style-name="P84">7.1. Мы гарантируем:</text:p>
      <text:p text:style-name="P85">- соблюдение назначенного времени приёма (с учётом непредвиденных обстоятельств);</text:p>
      <text:p text:style-name="P86">- оперативное информирование в случае изменения графика;</text:p>
      <text:p text:style-name="P87">- конфиденциальность ваших персональных данных и медицинской информации.</text:p>
      <text:p text:style-name="P88"/>
      <text:p text:style-name="P89">8. Контакты и режим работы</text:p>
      <text:p text:style-name="P90"><text:span text:style-name="T91">Адрес местонахождения:</text:span><text:span text:style-name="T92"><text:s/></text:span><text:bookmark-start text:name="_Hlk236480481"/><text:span text:style-name="T93">353445, Краснодарский край, г.Анапа, Анапское шоссе, д.30, к.2, помещ. 18.</text:span></text:p>
      <text:p text:style-name="P94"><text:bookmark-end text:name="_Hlk236480481"/><text:span text:style-name="T95">Телефон:<text:s/></text:span><text:bookmark-start text:name="_Hlk236480499"/><text:span text:style-name="T96">8(988)330 66 68</text:span><text:bookmark-end text:name="_Hlk236480499"/><text:span text:style-name="T97"><text:s/>/e-mail:<text:s/></text:span><text:a xlink:href="mailto:parus-stomat@yandex.ru" office:target-frame-name="_top" xlink:show="replace"><text:span text:style-name="T98">parus-stomat@yandex.ru</text:span></text:a></text:p>
      <text:p text:style-name="P99"><text:span text:style-name="T100">Режим работы:</text:span><text:span text:style-name="T101"><text:s/></text:span><text:bookmark-start text:name="_Hlk236480742"/><text:bookmark-start text:name="_Hlk236480558"/><text:span text:style-name="T102">понедельник- суббота с 09:00 - 18:00 по предварительной записи</text:span><text:bookmark-end text:name="_Hlk236480742"/><text:span text:style-name="T103">.</text:span></text:p>
      <text:p text:style-name="P104"><text:bookmark-end text:name="_Hlk236480558"/></text:p>
      <text:p text:style-name="P105"/>
      <text:p text:style-name="P106">Благодарим за понимание и доверие! Мы стремимся сделать ваше посещение максимально комфортным и эффективным.</text:p>
      <text:p text:style-name="P107"/>
      <text:p text:style-name="P108"/>
      <text:p text:style-name="P109"/>
      <text:p text:style-name="P110"><text:bookmark-start text:name="_Hlk236475892"/><text:bookmark-start text:name="_Hlk236474784"/><text:bookmark-start text:name="_Hlk236476971"/>С уважением,</text:p>
      <text:p text:style-name="P111">Директор ООО «Стоматология- Парус» Сафонов Р. Л.</text:p>
      <text:p text:style-name="P112"><text:bookmark-end text:name="_Hlk236475892"/><text:span text:style-name="T113">тел</text:span><text:span text:style-name="T114">: +7(988) 330-66-68</text:span></text:p>
      <text:p text:style-name="P115"><text:span text:style-name="T116">e-mail:<text:s/></text:span><text:a xlink:href="mailto:parus-stomat@yandex.ru" office:target-frame-name="_top" xlink:show="replace"><text:span text:style-name="T117">parus-stomat@yandex.ru</text:span></text:a><text:bookmark-end text:name="_Hlk236474784"/></text:p>
      <text:p text:style-name="P118"><text:bookmark-end text:name="_Hlk23647697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 svg:panose-1="5 1 0 0 0 0 0 0 0 0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Гипертекстоваяссылка" style:display-name="Гипертекстовая ссылка" style:family="text">
      <style:text-properties style:font-name="Times New Roman" style:font-name-asian="Times New Roman" style:font-name-complex="Times New Roman" fo:font-weight="normal" style:font-weight-asian="normal" fo:color="#106BBE" fo:font-size="12pt" style:font-size-asian="12pt" style:font-size-complex="12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Гиперссылка" style:display-name="Гиперссылка" style:family="text" style:parent-style-name="Основнойшрифтабзаца">
      <style:text-properties fo:color="#467886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2958in" fo:margin-left="0.6895in" fo:margin-bottom="0.3944in" fo:margin-right="0.526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nartamonova84@inbox.ru</meta:initial-creator>
    <dc:creator>nartamonova84@inbox.ru</dc:creator>
    <meta:creation-date>2026-05-28T07:25:00Z</meta:creation-date>
    <dc:date>2026-08-02T10:52:00Z</dc:date>
    <meta:print-date>2026-07-06T16:28:00Z</meta:print-date>
    <meta:template xlink:href="Normal.dotm" xlink:type="simple"/>
    <meta:editing-cycles>4</meta:editing-cycles>
    <meta:editing-duration>PT5040S</meta:editing-duration>
    <meta:document-statistic meta:page-count="1" meta:paragraph-count="6" meta:word-count="472" meta:character-count="3162" meta:row-count="22" meta:non-whitespace-character-count="2696"/>
  </office:meta>
</office:document-meta>
</file>