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8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P2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T31" style:parent-style-name="Основнойшрифтабзаца" style:family="text">
      <style:text-properties fo:font-weight="bold" style:font-weight-asian="bold" style:font-weight-complex="bold"/>
    </style:style>
    <style:style style:name="P32" style:parent-style-name="Standard" style:family="paragraph">
      <style:paragraph-properties fo:text-align="justify"/>
      <style:text-properties fo:font-size="15pt" style:font-size-asian="15pt" style:font-size-complex="15pt"/>
    </style:style>
    <style:style style:name="P33" style:parent-style-name="Standard" style:family="paragraph">
      <style:paragraph-properties fo:text-align="center"/>
    </style:style>
    <style:style style:name="T34" style:parent-style-name="Основнойшрифтабзаца" style:family="text">
      <style:text-properties fo:font-weight="bold" style:font-weight-asian="bold" style:font-weight-complex="bold" fo:font-size="15pt" style:font-size-asian="15pt" style:font-size-complex="15pt"/>
    </style:style>
    <style:style style:name="T35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P36" style:parent-style-name="Standard" style:family="paragraph">
      <style:paragraph-properties fo:text-align="center"/>
    </style:style>
    <style:style style:name="T37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T38" style:parent-style-name="Основнойшрифтабзаца" style:family="text">
      <style:text-properties fo:font-weight="bold" style:font-weight-asian="bold" style:font-weight-complex="bold" fo:font-size="13pt" style:font-size-asian="13pt" style:font-size-complex="13pt"/>
    </style:style>
    <style:style style:name="P39" style:parent-style-name="Standard" style:family="paragraph">
      <style:paragraph-properties fo:text-align="center"/>
      <style:text-properties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40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41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2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3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4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45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6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7" style:parent-style-name="Standard" style:family="paragraph">
      <style:paragraph-properties fo:text-align="center"/>
    </style:style>
    <style:style style:name="T48" style:parent-style-name="Основнойшрифтабзаца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<text:bookmark-start text:name="_Hlk227853774"/><text:bookmark-start text:name="_Hlk234308720"/><text:bookmark-start text:name="_Hlk236471742"/><text:span text:style-name="T2">Общество с ограниченной ответственностью «Стоматология- Парус»</text:span></text:p>
      <text:p text:style-name="P3">Адрес местонахождения: 353445, Краснодарский край, г. Анапа, Анапское шоссе, д. 30, к. 2, помещ. 18.</text:p>
      <text:p text:style-name="P4"><text:span text:style-name="T5">ИНН<text:s/></text:span><text:span text:style-name="T6">2301112985<text:s/></text:span><text:span text:style-name="T7">/ОГРН 1242300024009</text:span></text:p>
      <text:p text:style-name="P8"><text:span text:style-name="T9">Телефон: 8(988)330 66 68 /</text:span><text:span text:style-name="T10">e</text:span><text:span text:style-name="T11">-</text:span><text:span text:style-name="T12">mail</text:span><text:span text:style-name="T13">:<text:s/></text:span><text:bookmark-start text:name="_Hlk236474719"/><text:span text:style-name="T14">parus</text:span><text:span text:style-name="T15">-</text:span><text:span text:style-name="T16">stomat</text:span><text:span text:style-name="T17">@</text:span><text:span text:style-name="T18">yandex</text:span><text:span text:style-name="T19">.</text:span><text:span text:style-name="T20">ru</text:span><text:bookmark-end text:name="_Hlk236474719"/><text:span text:style-name="T21"><text:line-break/></text:span><text:span text:style-name="T22">Лицензия на осуществление медицинской деятельности</text:span><text:span text:style-name="T23"><text:line-break/></text:span><text:span text:style-name="T24">№ Л041-01126–2301666090 от «26» декабря 2024г.</text:span><text:bookmark-end text:name="_Hlk227853774"/></text:p>
      <text:p text:style-name="Обычный"><text:bookmark-end text:name="_Hlk234308720"/></text:p>
      <text:p text:style-name="P25"><text:bookmark-end text:name="_Hlk236471742"/>ИНФОРМАЦИЯ</text:p>
      <text:p text:style-name="P26">О ВОЗМОЖНОСТИ ПОЛУЧЕНИЯ СООТВЕТСТВУЮЩИХ ВИДОВ И ОБЪЕМОВ МЕДИЦИНСКОЙ ПОМОЩИ БЕЗ ВЗИМАНИЯ ПЛАТЫ В РАМКАХ ПРОГРАММЫ<text:s/>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</text:p>
      <text:p text:style-name="P27"/>
      <text:p text:style-name="P28"><text:s text:c="3"/>Медицинская организация ООО «Стоматология-Парус» не оказывает услуги в рамках программы 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.</text:p>
      <text:p text:style-name="P29"/>
      <text:p text:style-name="P30"><text:s text:c="2"/>Руководствуясь требованиями Постановления Правительства РФ<text:s/><text:span text:style-name="T31">от 30.05.2026г №659</text:span><text:s/>«Об утверждении Правил предоставления медицинскими организациями платных медицинских услуг», при заключении договора исполнитель в письменной форме уведомляет потребителя (заказчика) о возможности получения соответствующих видов и объемов медицинской помощи без взимания платы в рамках программы 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.</text:p>
      <text:p text:style-name="P32"/>
      <text:p text:style-name="P33"><text:span text:style-name="T34">Ближайшая медицинская организация</text:span><text:span text:style-name="T35">,<text:s/></text:span></text:p>
      <text:p text:style-name="P36"><text:span text:style-name="T37">в которой возможно получение медицинской помощи в рамках программы 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<text:s/></text:span><text:span text:style-name="T38">медицинской помощи:</text:span></text:p>
      <text:p text:style-name="P39"/>
      <text:p text:style-name="P40">ГБУЗ ГОРОДСКАЯ ПОЛИКЛИНИКА</text:p>
      <text:p text:style-name="P41">Адрес: 353440, г.к. Анапа, ул. Некрасова, 114</text:p>
      <text:p text:style-name="P42">Телефон: 8 (86133) 9-02-48, 9-02-49- Регистратура</text:p>
      <text:p text:style-name="P43"/>
      <text:p text:style-name="P44">График работы:</text:p>
      <text:p text:style-name="P45">Пн-Пт: 08:00-20:00</text:p>
      <text:p text:style-name="P46"><text:s/>Сб- Вс: 08:00-14:00</text:p>
      <text:p text:style-name="P47"><text:span text:style-name="T48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7875in" fo:margin-right="0.357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7-06T12:24:00Z</meta:creation-date>
    <dc:date>2026-08-02T10:34:00Z</dc:date>
    <meta:print-date>2026-07-06T14:53:00Z</meta:print-date>
    <meta:template xlink:href="Normal.dotm" xlink:type="simple"/>
    <meta:editing-cycles>12</meta:editing-cycles>
    <meta:editing-duration>PT4440S</meta:editing-duration>
    <meta:document-statistic meta:page-count="1" meta:paragraph-count="3" meta:word-count="291" meta:character-count="1952" meta:row-count="13" meta:non-whitespace-character-count="1664"/>
  </office:meta>
</office:document-meta>
</file>