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P8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 fo:language="en" fo:country="US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 fo:language="en" fo:country="US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1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color="#000000" fo:font-size="10pt" style:font-size-asian="10pt" style:font-size-complex="10pt" fo:language="en" fo:country="US"/>
    </style:style>
    <style:style style:name="T2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 fo:font-size="10pt" style:font-size-asian="10pt" style:font-size-complex="10pt" fo:background-color="#FFFFFF"/>
    </style:style>
    <style:style style:name="P25" style:parent-style-name="Обычный" style:family="paragraph">
      <style:paragraph-properties fo:widows="0" fo:orphans="0"/>
      <style:text-properties style:font-name-asian="Segoe UI" style:font-name-complex="Tahoma" fo:color="#000000"/>
    </style:style>
    <style:style style:name="P26" style:parent-style-name="Standard" style:family="paragraph">
      <style:paragraph-properties fo:text-align="center"/>
    </style:style>
    <style:style style:name="T27" style:parent-style-name="Основнойшрифтабзаца" style:family="text">
      <style:text-properties style:font-name="Cambria" fo:font-weight="bold" style:font-weight-asian="bold" style:font-weight-complex="bold" fo:text-transform="uppercase"/>
    </style:style>
    <style:style style:name="P28" style:parent-style-name="Standard" style:family="paragraph">
      <style:paragraph-properties fo:text-align="center"/>
    </style:style>
    <style:style style:name="T29" style:parent-style-name="Основнойшрифтабзаца" style:family="text">
      <style:text-properties style:font-name="Cambria" fo:font-weight="bold" style:font-weight-asian="bold" style:font-weight-complex="bold" fo:text-transform="uppercase"/>
    </style:style>
    <style:style style:name="T30" style:parent-style-name="Основнойшрифтабзаца" style:family="text">
      <style:text-properties style:font-name="Cambria" fo:font-weight="bold" style:font-weight-asian="bold" style:font-weight-complex="bold" fo:text-transform="uppercase"/>
    </style:style>
    <style:style style:name="P31" style:parent-style-name="Standard" style:family="paragraph">
      <style:paragraph-properties fo:text-align="justify"/>
    </style:style>
    <style:style style:name="P32" style:parent-style-name="Textbody" style:family="paragraph">
      <style:paragraph-properties fo:text-align="justify" fo:margin-bottom="0in"/>
      <style:text-properties style:font-name="Times New Roman"/>
    </style:style>
    <style:style style:name="P33" style:parent-style-name="Textbody" style:family="paragraph">
      <style:paragraph-properties fo:text-align="justify" fo:margin-bottom="0in"/>
      <style:text-properties style:font-name="Times New Roman"/>
    </style:style>
    <style:style style:name="P34" style:parent-style-name="Textbody" style:family="paragraph">
      <style:paragraph-properties fo:text-align="justify" fo:margin-bottom="0in"/>
    </style:style>
    <style:style style:name="T35" style:parent-style-name="Основнойшрифтабзаца" style:family="text">
      <style:text-properties style:font-name="Times New Roman"/>
    </style:style>
    <style:style style:name="T36" style:parent-style-name="Основнойшрифтабзаца" style:family="text">
      <style:text-properties style:font-name="Times New Roman" fo:font-weight="bold" style:font-weight-asian="bold" style:font-weight-complex="bold"/>
    </style:style>
    <style:style style:name="P37" style:parent-style-name="Textbody" style:family="paragraph">
      <style:paragraph-properties fo:text-align="justify" fo:margin-bottom="0in"/>
      <style:text-properties style:font-name="Times New Roman"/>
    </style:style>
    <style:style style:name="P38" style:parent-style-name="Textbody" style:family="paragraph">
      <style:paragraph-properties fo:text-align="justify" fo:margin-bottom="0in"/>
      <style:text-properties style:font-name="Times New Roman"/>
    </style:style>
    <style:style style:name="P39" style:parent-style-name="Standard" style:family="paragraph">
      <style:paragraph-properties fo:text-align="justify"/>
      <style:text-properties fo:font-size="15pt" style:font-size-asian="15pt" style:font-size-complex="15pt"/>
    </style:style>
    <style:style style:name="P40" style:parent-style-name="Standard" style:family="paragraph">
      <style:paragraph-properties fo:text-align="justify"/>
      <style:text-properties fo:font-size="15pt" style:font-size-asian="15pt" style:font-size-complex="15pt"/>
    </style:style>
    <style:style style:name="P41" style:parent-style-name="TableContents" style:family="paragraph">
      <style:paragraph-properties fo:text-align="end"/>
      <style:text-properties fo:font-size="16pt" style:font-size-asian="16pt" style:font-size-complex="16pt"/>
    </style:style>
    <style:style style:name="P42" style:parent-style-name="TableContents" style:family="paragraph">
      <style:paragraph-properties fo:text-align="end"/>
      <style:text-properties fo:font-size="16pt" style:font-size-asian="16pt" style:font-size-complex="16pt"/>
    </style:style>
    <style:style style:name="P43" style:parent-style-name="TableContents" style:family="paragraph">
      <style:paragraph-properties fo:text-align="end"/>
      <style:text-properties fo:font-size="16pt" style:font-size-asian="16pt" style:font-size-complex="16pt"/>
    </style:style>
    <style:style style:name="P44" style:parent-style-name="TableContents" style:family="paragraph">
      <style:text-properties style:font-name="Times New Roman" style:font-name-asian="Segoe UI" style:font-name-complex="Tahoma" fo:color="#000000"/>
    </style:style>
    <style:style style:name="P45" style:parent-style-name="TableContents" style:family="paragraph">
      <style:text-properties style:font-name="Times New Roman" style:font-name-asian="Segoe UI" style:font-name-complex="Tahoma" fo:color="#000000"/>
    </style:style>
    <style:style style:name="T46" style:parent-style-name="Основнойшрифтабзаца" style:family="text">
      <style:text-properties style:font-name="Times New Roman" style:font-name-asian="Segoe UI" style:font-name-complex="Tahoma" fo:color="#000000"/>
    </style:style>
    <style:style style:name="T47" style:parent-style-name="Основнойшрифтабзаца" style:family="text">
      <style:text-properties style:font-name="Times New Roman" style:font-name-asian="Segoe UI" style:font-name-complex="Tahoma" fo:color="#000000" fo:language="en" fo:country="US"/>
    </style:style>
    <style:style style:name="T48" style:parent-style-name="Основнойшрифтабзаца" style:family="text">
      <style:text-properties style:font-name="Times New Roman" style:font-name-asian="Segoe UI" style:font-name-complex="Tahoma" fo:color="#000000" fo:language="en" fo:country="US"/>
    </style:style>
  </office:automatic-styles>
  <office:body>
    <office:text text:use-soft-page-breaks="true">
      <text:p text:style-name="P1"><text:bookmark-start text:name="_Hlk227853774"/><text:bookmark-start text:name="_Hlk234308720"/><text:bookmark-start text:name="_Hlk236471742"/><text:span text:style-name="T2">Общество с ограниченной ответственностью «Стоматология- Парус»</text:span></text:p>
      <text:p text:style-name="P3">Адрес местонахождения: 353445, Краснодарский край, г. Анапа, Анапское шоссе, д. 30, к. 2, помещ. 18.</text:p>
      <text:p text:style-name="P4"><text:span text:style-name="T5">ИНН<text:s/></text:span><text:span text:style-name="T6">2301112985<text:s/></text:span><text:span text:style-name="T7">/ОГРН 1242300024009</text:span></text:p>
      <text:p text:style-name="P8"><text:span text:style-name="T9">Телефон: 8(988)330 66 68 /</text:span><text:span text:style-name="T10">e</text:span><text:span text:style-name="T11">-</text:span><text:span text:style-name="T12">mail</text:span><text:span text:style-name="T13">:<text:s/></text:span><text:bookmark-start text:name="_Hlk236474719"/><text:span text:style-name="T14">parus</text:span><text:span text:style-name="T15">-</text:span><text:span text:style-name="T16">stomat</text:span><text:span text:style-name="T17">@</text:span><text:span text:style-name="T18">yandex</text:span><text:span text:style-name="T19">.</text:span><text:span text:style-name="T20">ru</text:span><text:bookmark-end text:name="_Hlk236474719"/><text:span text:style-name="T21"><text:line-break/></text:span><text:span text:style-name="T22">Лицензия на осуществление медицинской деятельности</text:span><text:span text:style-name="T23"><text:line-break/></text:span><text:span text:style-name="T24">№ Л041-01126–2301666090 от «26» декабря 2024г.</text:span><text:bookmark-end text:name="_Hlk227853774"/></text:p>
      <text:p text:style-name="P25"><text:bookmark-end text:name="_Hlk234308720"/></text:p>
      <text:p text:style-name="P26"><text:bookmark-end text:name="_Hlk236471742"/><text:span text:style-name="T27">информация</text:span></text:p>
      <text:p text:style-name="P28"><text:span text:style-name="T29">о методах оказания медицинской помощи, связанных с ними рисках, видах медицинского вмешательства, их<text:s/></text:span><text:span text:style-name="T30">последствиях и ожидаемых результатах оказания медицинской помощи</text:span></text:p>
      <text:p text:style-name="P31"/>
      <text:p text:style-name="P32">Руководствуясь требованиями подпункта «в» пункта 13 Постановления Правительства РФ от 30.05.2026г №<text:s/>659 «Об утверждении Правил предоставления медицинскими организациями платных медицинских услуг…», информируем следующее.</text:p>
      <text:p text:style-name="P33"/>
      <text:p text:style-name="P34"><text:span text:style-name="T35">Информация о методах оказания медицинской помощи, связанных с ними рисках, видах медицинского вмешательства, их последствиях и ожидаемых результатах оказания медицинской помощи<text:s/></text:span><text:span text:style-name="T36">содержится в информированных добровольных согласиях на каждое медицинское вмешательство. Такие согласия в обязательном порядке подписываются пациентом перед предоставлением соответствующих медицинских услуг.</text:span></text:p>
      <text:p text:style-name="P37"/>
      <text:p text:style-name="P38">Ознакомиться с содержанием информированных добровольных согласий на конкретное<text:s/>медицинское вмешательство можно на стойке администратора в рабочее время организации — по первому требованию.</text:p>
      <text:p text:style-name="P39"/>
      <text:p text:style-name="P40"/>
      <text:p text:style-name="P41"/>
      <text:p text:style-name="P42"/>
      <text:p text:style-name="P43"/>
      <text:p text:style-name="P44">С уважением,</text:p>
      <text:p text:style-name="P45">Директор ООО «Стоматология- Парус» Сафонов Р. Л.</text:p>
      <text:p text:style-name="TableContents"><text:span text:style-name="T46">тел</text:span><text:span text:style-name="T47">: +7(988) 330-66-68</text:span></text:p>
      <text:p text:style-name="TableContents"><text:span text:style-name="T48">e-mail: parus-stomat@yandex.ru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текстоваяссылка" style:display-name="Гипертекстовая ссылка" style:family="text">
      <style:text-properties style:font-name="Times New Roman" style:font-name-asian="Times New Roman" style:font-name-complex="Times New Roman" fo:font-weight="normal" style:font-weight-asian="normal" fo:color="#106BB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295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nartamonova84@inbox.ru</dc:creator>
    <meta:creation-date>2026-01-25T23:31:00Z</meta:creation-date>
    <dc:date>2026-08-02T10:34:00Z</dc:date>
    <meta:print-date>2026-01-26T19:12:00Z</meta:print-date>
    <meta:template xlink:href="Normal.dotm" xlink:type="simple"/>
    <meta:editing-cycles>15</meta:editing-cycles>
    <meta:editing-duration>PT91260S</meta:editing-duration>
    <meta:document-statistic meta:page-count="1" meta:paragraph-count="2" meta:word-count="216" meta:character-count="1449" meta:row-count="10" meta:non-whitespace-character-count="1235"/>
  </office:meta>
</office:document-meta>
</file>