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P8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 fo:language="en" fo:country="US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 fo:language="en" fo:country="US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2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P25" style:parent-style-name="Обычный" style:family="paragraph">
      <style:paragraph-properties fo:widows="0" fo:orphans="0"/>
      <style:text-properties style:font-name-asian="Segoe UI" style:font-name-complex="Tahoma" fo:color="#000000"/>
    </style:style>
    <style:style style:name="P2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40pt" style:font-size-asian="40pt" style:font-size-complex="40pt"/>
    </style:style>
    <style:style style:name="P2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40pt" style:font-size-asian="40pt" style:font-size-complex="40pt"/>
    </style:style>
    <style:style style:name="P2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40pt" style:font-size-asian="40pt" style:font-size-complex="40pt"/>
    </style:style>
    <style:style style:name="P29" style:parent-style-name="Standard" style:family="paragraph">
      <style:paragraph-properties fo:text-align="center"/>
      <style:text-properties style:font-name="Times New Roman" fo:color="#000000" fo:font-size="32pt" style:font-size-asian="32pt" style:font-size-complex="32pt"/>
    </style:style>
    <style:style style:name="P3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32pt" style:font-size-asian="32pt" style:font-size-complex="32pt"/>
    </style:style>
    <style:style style:name="P31" style:parent-style-name="Standard" style:family="paragraph">
      <style:paragraph-properties fo:text-align="center"/>
    </style:style>
    <style:style style:name="T32" style:parent-style-name="Основнойшрифтабзаца" style:family="text">
      <style:text-properties style:font-name="Times New Roman" fo:color="#000000" fo:font-size="32pt" style:font-size-asian="32pt" style:font-size-complex="32pt"/>
    </style:style>
    <style:style style:name="P33" style:parent-style-name="Standard" style:family="paragraph">
      <style:paragraph-properties fo:text-align="center"/>
      <style:text-properties style:font-name="Times New Roman" fo:color="#000000" fo:font-size="22pt" style:font-size-asian="22pt" style:font-size-complex="22pt"/>
    </style:style>
    <style:style style:name="P34" style:parent-style-name="Standard" style:family="paragraph">
      <style:paragraph-properties fo:text-align="center"/>
      <style:text-properties style:font-name="Times New Roman" fo:color="#000000" fo:font-size="32pt" style:font-size-asian="32pt" style:font-size-complex="32pt"/>
    </style:style>
    <style:style style:name="P35" style:parent-style-name="Standard" style:family="paragraph">
      <style:paragraph-properties fo:text-align="center"/>
      <style:text-properties style:font-name="Times New Roman" fo:color="#000000" fo:font-size="32pt" style:font-size-asian="32pt" style:font-size-complex="32pt"/>
    </style:style>
    <style:style style:name="P36" style:parent-style-name="Standard" style:family="paragraph">
      <style:paragraph-properties fo:text-align="center"/>
      <style:text-properties style:font-name="Times New Roman" fo:color="#000000" fo:font-size="20pt" style:font-size-asian="20pt" style:font-size-complex="20pt"/>
    </style:style>
    <style:style style:name="P37" style:parent-style-name="Standard" style:family="paragraph">
      <style:paragraph-properties fo:text-align="justify"/>
    </style:style>
    <style:style style:name="T38" style:parent-style-name="Основнойшрифтабзаца" style:family="text">
      <style:text-properties style:font-name="Times New Roman" fo:font-weight="bold" style:font-weight-asian="bold" style:font-weight-complex="bold" fo:color="#000000" fo:font-size="20pt" style:font-size-asian="20pt" style:font-size-complex="20pt"/>
    </style:style>
    <style:style style:name="T39" style:parent-style-name="Основнойшрифтабзаца" style:family="text">
      <style:text-properties style:font-name="Times New Roman" fo:color="#000000" fo:font-size="20pt" style:font-size-asian="20pt" style:font-size-complex="20pt"/>
    </style:style>
    <style:style style:name="P40" style:parent-style-name="Standard" style:family="paragraph">
      <style:paragraph-properties fo:text-align="center"/>
      <style:text-properties style:font-name="Times New Roman" fo:color="#000000" fo:font-size="32pt" style:font-size-asian="32pt" style:font-size-complex="32pt"/>
    </style:style>
    <style:style style:name="P41" style:parent-style-name="TableContents" style:family="paragraph">
      <style:text-properties style:font-name="Times New Roman" fo:font-size="13pt" style:font-size-asian="13pt" style:font-size-complex="13pt"/>
    </style:style>
    <style:style style:name="P42" style:parent-style-name="TableContents" style:family="paragraph">
      <style:text-properties style:font-name="Times New Roman" fo:font-size="13pt" style:font-size-asian="13pt" style:font-size-complex="13pt"/>
    </style:style>
    <style:style style:name="P43" style:parent-style-name="TableContents" style:family="paragraph">
      <style:text-properties style:font-name="Times New Roman" fo:font-size="13pt" style:font-size-asian="13pt" style:font-size-complex="13pt"/>
    </style:style>
    <style:style style:name="P44" style:parent-style-name="TableContents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P45" style:parent-style-name="TableContents" style:family="paragraph">
      <style:paragraph-properties fo:text-align="justify"/>
    </style:style>
    <style:style style:name="T46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47" style:parent-style-name="Гиперссылка" style:family="text">
      <style:text-properties style:font-name="Times New Roman" fo:font-size="13pt" style:font-size-asian="13pt" style:font-size-complex="13pt" fo:language="en" fo:country="US"/>
    </style:style>
    <style:style style:name="P48" style:parent-style-name="TableContents" style:family="paragraph">
      <style:paragraph-properties fo:text-align="justify"/>
      <style:text-properties fo:language="en" fo:country="US"/>
    </style:style>
  </office:automatic-styles>
  <office:body>
    <office:text text:use-soft-page-breaks="true">
      <text:p text:style-name="P1"><text:bookmark-start text:name="_Hlk227853774"/><text:bookmark-start text:name="_Hlk234308720"/><text:span text:style-name="T2">Общество с ограниченной ответственностью «Стоматология- Парус»</text:span></text:p>
      <text:p text:style-name="P3">Адрес местонахождения: 353445, Краснодарский край, г. Анапа, Анапское шоссе, д. 30, к. 2, помещ. 18.</text:p>
      <text:p text:style-name="P4"><text:span text:style-name="T5">ИНН<text:s/></text:span><text:span text:style-name="T6">2301112985<text:s/></text:span><text:span text:style-name="T7">/ОГРН 1242300024009</text:span></text:p>
      <text:p text:style-name="P8"><text:span text:style-name="T9">Телефон:<text:s/></text:span><text:bookmark-start text:name="_Hlk236471779"/><text:span text:style-name="T10">8(988)330 66 68 /</text:span><text:span text:style-name="T11">e</text:span><text:span text:style-name="T12">-</text:span><text:span text:style-name="T13">mail</text:span><text:span text:style-name="T14">:<text:s/></text:span><text:span text:style-name="T15">parus</text:span><text:span text:style-name="T16">-</text:span><text:span text:style-name="T17">stomat</text:span><text:span text:style-name="T18">@</text:span><text:span text:style-name="T19">yandex</text:span><text:span text:style-name="T20">.</text:span><text:span text:style-name="T21">ru</text:span><text:span text:style-name="T22"><text:line-break/></text:span><text:bookmark-end text:name="_Hlk236471779"/><text:span text:style-name="T23">Лицензия на осуществление медицинской деятельности</text:span><text:span text:style-name="T24"><text:line-break/>№ Л041-01126–2301666090 от «26» декабря 2024г.</text:span><text:bookmark-end text:name="_Hlk227853774"/></text:p>
      <text:p text:style-name="P25"><text:bookmark-end text:name="_Hlk234308720"/></text:p>
      <text:p text:style-name="Обычный"/>
      <text:p text:style-name="P26">ГРАФИК РАБОТЫ</text:p>
      <text:p text:style-name="P27"/>
      <text:p text:style-name="P28"/>
      <text:p text:style-name="P29">Мы рады принимать вас ежедневно<text:s/></text:p>
      <text:p text:style-name="P30">с 09:00- до 18:00</text:p>
      <text:p text:style-name="P31"><text:span text:style-name="T32">по предварительной записи</text:span></text:p>
      <text:p text:style-name="P33"/>
      <text:p text:style-name="P34"/>
      <text:p text:style-name="P35"/>
      <text:p text:style-name="P36"/>
      <text:p text:style-name="P37"><text:span text:style-name="T38">В праздничные дни</text:span><text:span text:style-name="T39"><text:s/>режим работы определяется согласно внутреннему приказу клиники — уточняйте актуальную информацию по телефону: 8(988)330 66 68.</text:span></text:p>
      <text:p text:style-name="P40"/>
      <text:p text:style-name="P41">С уважением,</text:p>
      <text:p text:style-name="P42">ООО «Стоматология-Парус»</text:p>
      <text:p text:style-name="P43">Директор Р. Л. Сафронов</text:p>
      <text:p text:style-name="P44">Телефон: 8(988)330 66 68<text:s/></text:p>
      <text:p text:style-name="P45"><text:span text:style-name="T46">e-mail:<text:s/></text:span><text:a xlink:href="mailto:parus-stomat@yandex.ru" office:target-frame-name="_top" xlink:show="replace"><text:span text:style-name="T47">parus-stomat@yandex.ru</text:span></text:a></text:p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 style:parent-style-name="Основнойшрифтабзаца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492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1-26T20:01:00Z</meta:creation-date>
    <dc:date>2026-08-01T17:16:00Z</dc:date>
    <meta:print-date>2026-07-22T06:39:00Z</meta:print-date>
    <meta:template xlink:href="Normal.dotm" xlink:type="simple"/>
    <meta:editing-cycles>11</meta:editing-cycles>
    <meta:editing-duration>PT67740S</meta:editing-duration>
    <meta:document-statistic meta:page-count="1" meta:paragraph-count="1" meta:word-count="114" meta:character-count="766" meta:row-count="5" meta:non-whitespace-character-count="653"/>
  </office:meta>
</office:document-meta>
</file>